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ef0299a770f3791d450d06f80def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brutinib"/>Ibrutinib ist ein <text:span text:style-name="Strong_20_Emphasis">Medikament gegen bestimmte Krebsarten des Blutes und des Lymphsystems</text:span>, zum Beispiel auch beim <text:span text:style-name="Strong_20_Emphasis">Morbus Waldenström</text:span>.</text:p>
      <text:p text:style-name="Horizontal_20_Line"/>
      <text:p text:style-name="Text_20_body">1. <text:span text:style-name="Strong_20_Emphasis">Was ist Ibrutinib?</text:span></text:p>
      <text:p text:style-name="Text_20_body">Es ist <text:span text:style-name="Strong_20_Emphasis">keine klassische Chemotherapie</text:span>, sondern ein sogenannter <text:span text:style-name="Strong_20_Emphasis">zielgerichteter Wirkstoff</text:span>.
Zielgerichtet heißt: Es greift ganz bestimmte Schaltstellen in den Krebszellen an, statt wahllos alle sich teilenden Zellen zu zerstören.</text:p>
      <text:p text:style-name="Horizontal_20_Line"/>
      <text:p text:style-name="Text_20_body">2. <text:span text:style-name="Strong_20_Emphasis">Wie wirkt es?</text:span></text:p>
      <text:p text:style-name="Text_20_body">Manche Krebszellen (z. B. bestimmte B-Zellen) brauchen ein <text:span text:style-name="Strong_20_Emphasis">Signalprotein</text:span> namens <text:span text:style-name="Strong_20_Emphasis">BTK</text:span> (Bruton-Tyrosinkinase), um zu überleben und sich zu vermehren.
Ibrutinib <text:span text:style-name="Strong_20_Emphasis">blockiert BTK</text:span> wie ein Stecker, der in die Steckdose gesteckt bleibt – dadurch wird die Signalkette unterbrochen.
Folge: Die Krebszellen verlieren ihre „Überlebensbotschaften“ und sterben nach und nach ab oder hören auf, sich zu vermehren.</text:p>
      <text:p text:style-name="Horizontal_20_Line"/>
      <text:p text:style-name="Text_20_body">3. <text:span text:style-name="Strong_20_Emphasis">Wie wird es eingenommen?</text:span></text:p>
      <text:p text:style-name="Text_20_body"><text:span text:style-name="Strong_20_Emphasis">Als Kapsel oder Tablette</text:span>, einmal täglich, meist <text:span text:style-name="Strong_20_Emphasis">zu einer festen Tageszeit</text:span>.
Es wird so lange genommen, wie es wirkt und vertragen wird – oft über viele Monate oder Jahre.</text:p>
      <text:p text:style-name="Horizontal_20_Line"/>
      <text:p text:style-name="Text_20_body">4. <text:span text:style-name="Strong_20_Emphasis">Vorteile</text:span></text:p>
      <text:p text:style-name="Text_20_body">Keine Infusion, sondern bequem zu Hause einnehmen.
Oft weniger Nebenwirkungen als klassische Chemotherapie.
Kann die Krankheit oft <text:span text:style-name="Strong_20_Emphasis">lange in Schach halten</text:span>.</text:p>
      <text:p text:style-name="Horizontal_20_Line"/>
      <text:p text:style-name="Text_20_body">5. <text:span text:style-name="Strong_20_Emphasis">Mögliche Nebenwirkungen</text:span> (nicht jeder bekommt alle)</text:p>
      <text:p text:style-name="Text_20_body">Müdigkeit, Durchfall
Blutungen (weil BTK auch an der Blutgerinnung beteiligt ist)
Herzrhythmusstörungen (z. B. Vorhofflimmern)
Erhöhte Infektanfälligkeit
Darum werden Blutwerte und Herz regelmäßig kontrolliert.</text:p>
      <text:p text:style-name="Horizontal_20_Line"/>
      <text:p text:style-name="Text_20_body">6. <text:span text:style-name="Strong_20_Emphasis">Zusammengefasst</text:span></text:p>
      <text:p text:style-name="Text_20_body">Ibrutinib ist so etwas wie ein <text:span text:style-name="Strong_20_Emphasis">„Schalterblockierer“ für Krebszellen</text:span>:
Es nimmt ihnen die Signale, die sie zum Wachsen und Überleben brauchen.
Dadurch wird die Krankheit zwar oft nicht geheilt, aber sie kann <text:span text:style-name="Strong_20_Emphasis">lange gestoppt</text:span> oder stark verlangsamt werden – oft bei guter Lebensqualität.</text:p>
      <text:p text:style-name="Text_20_body"><draw:frame draw:style-name="mediacenter" draw:name="0" text:anchor-type="paragraph" draw:z-index="0" svg:width="10.5833333333cm" svg:height="15.875cm"><draw:image xlink:href="Pictures/4fef0299a770f3791d450d06f80defc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2::16:49</meta:creation-date>
    <dc:creator>Generated</dc:creator>
    <dc:date>2026-08-13T12::16:49</dc:date>
    <dc:language>en-US</dc:language>
    <meta:editing-cycles>1</meta:editing-cycles>
    <meta:editing-duration>PT0S</meta:editing-duration>
    <dc:title>ibrutinib</dc:title>
  </office:meta>
</office:document-meta>
</file>