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anutribit"/>Zanubrutinib ist – ähnlich wie Ibrutinib – <text:span text:style-name="Strong_20_Emphasis">ein modernes Krebsmedikament</text:span>, das gezielt bei bestimmten <text:span text:style-name="Strong_20_Emphasis">Blut- und Lymphdrüsenkrebsarten</text:span> eingesetzt wird, zum Beispiel beim <text:span text:style-name="Strong_20_Emphasis">Morbus Waldenström</text:span>.</text:p>
      <text:p text:style-name="Horizontal_20_Line"/>
      <text:p text:style-name="Text_20_body">1. <text:span text:style-name="Strong_20_Emphasis">Was ist Zanubrutinib?</text:span></text:p>
      <text:p text:style-name="Text_20_body">Es gehört zur Gruppe der <text:span text:style-name="Strong_20_Emphasis">BTK-Hemmer</text:span> (BTK = Bruton-Tyrosinkinase).
Ziel: Krebszellen gezielt „ausschalten“, ohne so stark gesunde Zellen zu schädigen wie klassische Chemotherapie.</text:p>
      <text:p text:style-name="Horizontal_20_Line"/>
      <text:p text:style-name="Text_20_body">2. <text:span text:style-name="Strong_20_Emphasis">Wie wirkt es?</text:span></text:p>
      <text:p text:style-name="Text_20_body">Manche Krebsarten brauchen das Protein <text:span text:style-name="Strong_20_Emphasis">BTK</text:span>, um Signale zum Wachsen und Überleben zu bekommen.
Zanubrutinib blockiert BTK <text:span text:style-name="Strong_20_Emphasis">sehr gezielt und dauerhaft</text:span>.
Dadurch werden die <text:span text:style-name="Strong_20_Emphasis">Überlebenssignale</text:span> der Krebszellen unterbrochen.
Die Zellen hören auf, sich zu vermehren, und sterben nach und nach ab.</text:p>
      <text:p text:style-name="Horizontal_20_Line"/>
      <text:p text:style-name="Text_20_body">3. <text:span text:style-name="Strong_20_Emphasis">Einnahme</text:span></text:p>
      <text:p text:style-name="Text_20_body"><text:span text:style-name="Strong_20_Emphasis">Kapseln oder Tabletten</text:span>, meistens <text:span text:style-name="Strong_20_Emphasis">zweimal täglich</text:span> (manchmal auch einmal täglich, je nach Arzt).
Einnahme möglichst immer zur gleichen Zeit, mit oder ohne Essen.</text:p>
      <text:p text:style-name="Horizontal_20_Line"/>
      <text:p text:style-name="Text_20_body">4. <text:span text:style-name="Strong_20_Emphasis">Unterschied zu Ibrutinib</text:span></text:p>
      <text:p text:style-name="Text_20_body">Zanubrutinib bindet <text:span text:style-name="Strong_20_Emphasis">noch genauer</text:span> an BTK, wodurch oft <text:span text:style-name="Strong_20_Emphasis">weniger Nebenwirkungen</text:span> auftreten.
In Studien hatte es z. B. etwas weniger Herzrhythmusstörungen und Blutungsprobleme.
Trotzdem ist es kein „Nebenwirkungs-freies“ Medikament.</text:p>
      <text:p text:style-name="Horizontal_20_Line"/>
      <text:p text:style-name="Text_20_body">5. <text:span text:style-name="Strong_20_Emphasis">Mögliche Nebenwirkungen</text:span></text:p>
      <text:p text:style-name="Text_20_body">Müdigkeit, Durchfall
Blutungsneigung
Infektanfälligkeit
Hautausschlag
Selten Herzrhythmusstörungen</text:p>
      <text:p text:style-name="Preformatted_20_Text">Darum erfolgen regelmäßige Blut- und Herzuntersuchungen.</text:p>
      <text:p text:style-name="Horizontal_20_Line"/>
      <text:p text:style-name="Text_20_body">6. <text:span text:style-name="Strong_20_Emphasis">Zusammengefasst für Laien</text:span></text:p>
      <text:p text:style-name="Text_20_body">Zanubrutinib ist wie ein <text:span text:style-name="Strong_20_Emphasis">präziser „Schalterblockierer“</text:span> für Krebszellen:
Es unterbricht die Signale, die die Zellen am Leben halten.
Dadurch wird die Krankheit meist nicht geheilt, aber sie kann <text:span text:style-name="Strong_20_Emphasis">lange gestoppt oder gebremst</text:span> werden – oft mit guter Lebensqualitä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34:24</meta:creation-date>
    <dc:creator>Generated</dc:creator>
    <dc:date>2026-08-13T09::34:24</dc:date>
    <dc:language>en-US</dc:language>
    <meta:editing-cycles>1</meta:editing-cycles>
    <meta:editing-duration>PT0S</meta:editing-duration>
    <dc:title>zanutribit</dc:title>
  </office:meta>
</office:document-meta>
</file>